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3b6f15092ff8c4cba9af619e3a08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lage:oeffentlich:vonzin:start"/><text:bookmark-start text:name="__RefHeading___uwe_simon_vonzin_biografie_der_haende_1"/><text:bookmark-start text:name="uwe_simon_vonzin_biografie_der_haende"/>Uwe Simon Vonzin   Biografie der Hände<text:bookmark-end text:name="__RefHeading___uwe_simon_vonzin_biografie_der_haende_1"/><text:bookmark-end text:name="uwe_simon_vonzin_biografie_der_haende"/></text:h>
      <text:p text:style-name="Text_20_body"><draw:frame draw:style-name="mediaright" draw:name="0" text:anchor-type="paragraph" draw:z-index="0" svg:width="10.583333333333cm" svg:height="9.6990861618799cm"><draw:image xlink:href="Pictures/cd3b6f15092ff8c4cba9af619e3a0876.png" xlink:type="simple" xlink:show="embed" xlink:actuate="onLoad"/></draw:frame>
Uwe Vonzin [ 1945 - 2025] war über 40 Jahre Heilpraktiker und begleitete Menschen auf ihrem Weg der Selbsterkenntnis. Die bewährte Methode der »Biografie der Hände« – Charakteristiken der Papillarleisten-Strukturen und -Muster erkennen und deuten – wurde von Uwe Vonzin über vier Jahrzehnte praktiziert. Mit der »Biografie der Hände« steht jedem Interessierten ein Tor zur persönlichen Erkenntnis offen. Uwe Vonzin gab sein umfassendes Wissen in Vorträgen, Seminaren und Workshops weiter.  <text:line-break/>
<text:line-break/></text:p>
      <text:p text:style-name="Text_20_body"><text:a xlink:type="simple" xlink:href="https://nowotny.task-gate.de/lib/exe/fetch.php?media=ablage:oeffentlich:vonzin:das_kosmische_bild_des_menschen_in_der_hand.pdf" text:style-name="Internet_20_link" text:visited-style-name="Visited_20_Internet_20_Link">Das kosmische Bild des Menschen in der Hand</text:a>
<text:line-break/>
<text:line-break/></text:p>
      <text:p text:style-name="Text_20_body"><text:span text:style-name="underline">Auf Youtube:</text:span>
<text:line-break/>
<text:line-break/></text:p>
      <text:p text:style-name="Text_20_body"><text:span text:style-name="Strong_20_Emphasis">Biografie der Hände</text:span>: <text:span text:style-name="Source_20_Text">     </text:span>  <text:a xlink:type="simple" xlink:href="https://www.youtube.com/watch?v=tWNTfpnSS5I" text:style-name="Internet_20_link" text:visited-style-name="Visited_20_Internet_20_Link"> Teil 1</text:a> <text:span text:style-name="Source_20_Text">      </text:span> <text:a xlink:type="simple" xlink:href="https://www.youtube.com/watch?v=hqqUNR-L9J4" text:style-name="Internet_20_link" text:visited-style-name="Visited_20_Internet_20_Link">Teil 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3:19</meta:creation-date>
    <dc:creator>Generated</dc:creator>
    <dc:date>2026-09-07T12::43:19</dc:date>
    <dc:language>en-US</dc:language>
    <meta:editing-cycles>1</meta:editing-cycles>
    <meta:editing-duration>PT0S</meta:editing-duration>
    <dc:title>ablage:oeffentlich:vonzin:start</dc:title>
  </office:meta>
</office:document-meta>
</file>